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offernagel"/><text:bookmark-start text:name="__RefHeading___koffernagel_1"/><text:bookmark-start text:name="koffernagel"/>Koffernagel<text:bookmark-end text:name="__RefHeading___koffernagel_1"/><text:bookmark-end text:name="koffernagel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Koffernagel</text:span>, tjock trä- eller järnpinne, som sitter i hålen på nagelbänkarna vid relingen eller runt om mastern a för fastsättning av det löpande godset. Dis­ciplinen på amerikanska fartyg uppe­ hölls huvudsakligast förr i världen med järnkoffernaglar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Koffernagel</text:span> (Belaying pin) [Kaviel-, Kofain-, Koffein-, Koffelje- och Kaveel-nagel], en pinne af starkt trä eller metall, som insättes i en s. k. nagelbänk vid mast eller reling för att belägga ändar på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offernagel</dc:title>
  </office:meta>
</office:document-meta>
</file>