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7ff39f30a040b72d514048eb4c36c1.png"/>
  <manifest:file-entry manifest:media-type="image/png" manifest:full-path="Pictures/1dec117f518faaaf3c1e9a5ab76d85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olsvin"/><text:bookmark-start text:name="__RefHeading___koelsvin_1"/><text:bookmark-start text:name="koelsvin"/>Kölsvin<text:bookmark-end text:name="__RefHeading___koelsvin_1"/><text:bookmark-end text:name="koelsvin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Kölswin</text:span> består af 3 breda och tjocka trän, som ligga längs öfwer kölen och alla bottenstockarne, öfwer laskarne, de bröstas ner par tum för bottenstockarne, och bultas igenom hwar bottenstock ner i kölen.</text:p>
      <text:h text:style-name="Heading_20_2" text:outline-level="2"><text:bookmark-start text:name="__RefHeading___handbok_i_sjoemanskap_-_1948_3"/><text:bookmark-start text:name="handbok_i_sjoemanskap_-_1948"/>Handbok i Sjömanskap - 1948<text:bookmark-end text:name="__RefHeading___handbok_i_sjoemanskap_-_1948_3"/><text:bookmark-end text:name="handbok_i_sjoemanskap_-_1948"/></text:h>
      <text:p text:style-name="Text_20_body"><text:span text:style-name="Strong_20_Emphasis">Kölsvinet</text:span>, fig. 94, har till uppgift att förstärka bottenkonstruktionen. Det fastbultas till bottenstockarna och förenas med kölen medelst klinkbultar. I vinkeln mellan kölsvin och stävföljare finnes vanligen ett knä, fig. 95, benämnt kölsvinsknä. Över bottenstocksändarna liggande, mindre kölsvin, benämnas sidokölsvin.</text:p>
      <text:p text:style-name="Text_20_body"><draw:frame draw:style-name="media" draw:name="0" text:anchor-type="as-char" draw:z-index="0" svg:width="10.583333333333cm" svg:height="10.547061436913cm"><draw:image xlink:href="Pictures/b97ff39f30a040b72d514048eb4c36c1.png" xlink:type="simple" xlink:show="embed" xlink:actuate="onLoad"/></draw:frame>
<draw:frame draw:style-name="media" draw:name="1" text:anchor-type="as-char" draw:z-index="1" svg:width="5.2916666666667cm" svg:height="4.6142925890279cm"><draw:image xlink:href="Pictures/1dec117f518faaaf3c1e9a5ab76d85b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olsvin</dc:title>
  </office:meta>
</office:document-meta>
</file>