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19020bec42ecfd56d7528e4acd546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utter"/><text:bookmark-start text:name="__RefHeading___kutter_1"/><text:bookmark-start text:name="kutter"/>Kutter<text:bookmark-end text:name="__RefHeading___kutter_1"/><text:bookmark-end text:name="kutter"/></text:h>
      <text:h text:style-name="Heading_20_2" text:outline-level="2"><text:bookmark-start text:name="__RefHeading___handbok_i_sjoemanskap_-_1948_2"/><text:bookmark-start text:name="handbok_i_sjoemanskap_-_1948"/>Handbok i Sjömanskap - 1948<text:bookmark-end text:name="__RefHeading___handbok_i_sjoemanskap_-_1948_2"/><text:bookmark-end text:name="handbok_i_sjoemanskap_-_1948"/></text:h>
      <text:p text:style-name="Text_20_body"><text:span text:style-name="Strong_20_Emphasis">Kutter.</text:span> Kuttern är vanligen skarpt byggd och har jämförelsevis stort djupgående, fig. 11. Masten består av undermast med stång. Klyvarbommen ligger horisintalt, bogspröt saknas. Den för storsegel, gaffeltoppsegel, stagfock och klyvare, ibland även jagare och bredfock. Riggningssättet var förr mycket vanligt å fartyg för skilda ändamål.</text:p>
      <text:p text:style-name="Text_20_body"><draw:frame draw:style-name="media" draw:name="0" text:anchor-type="as-char" draw:z-index="0" svg:width="10.583333333333cm" svg:height="9.0433903946743cm"><draw:image xlink:href="Pictures/c19020bec42ecfd56d7528e4acd5468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utter</dc:title>
  </office:meta>
</office:document-meta>
</file>