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a"/><text:bookmark-start text:name="__RefHeading___lae_1"/><text:bookmark-start text:name="lae"/>Lä<text:bookmark-end text:name="__RefHeading___lae_1"/><text:bookmark-end text:name="lae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ä</text:span> är den sidan som är från winden.</text:p>
      <text:p text:style-name="Text_20_body"><text:span text:style-name="Strong_20_Emphasis">Wara i lä af en annan</text:span> är at wara i en sådan sträckning ifrån honom, at när man peilar honom, angelen emellan honom och winden är mindre än 8 stre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a</dc:title>
  </office:meta>
</office:document-meta>
</file>