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ejdare"/><text:bookmark-start text:name="__RefHeading___lejdare_1"/><text:bookmark-start text:name="lejdare"/>Lejdare<text:bookmark-end text:name="__RefHeading___lejdare_1"/><text:bookmark-end text:name="lejdare"/></text:h>
      <text:h text:style-name="Heading_20_2" text:outline-level="2"><text:bookmark-start text:name="__RefHeading___nutisk_ordbok_-14_2"/><text:bookmark-start text:name="nutisk_ordbok_-14"/>Nutisk Ordbok -14<text:bookmark-end text:name="__RefHeading___nutisk_ordbok_-14_2"/><text:bookmark-end text:name="nutisk_ordbok_-14"/></text:h>
      <text:p text:style-name="Text_20_body"><text:span text:style-name="Strong_20_Emphasis">Lejdare</text:span> kallas både en liten lätt trä- eller repstege för en man (Ladder) [Leiter] och en tross eller järnstång eller träribba sträckt utefter ett rundhult för att slå under seglet vid (jackstay) [fackstag] eller ett stag, hvarpå ett stagsegel, såsom t. ex. klyfvaren, löper (stay) [Leiter]. Figuren visar ett praktiskt sätt att anordna en sådan lejdare t. ex. på en storbom. Vid litshålen på seglen fastsys små messingsringar eller kauser, genom dessa trädes en messingstråd, hvilken såsom lejdare fästes vid bommen med surrningar tätt utanför ringarna då seglet är uthaladt så mycket som möjligt. När man då för att skona seglet vid fuktigt väder släcker på uthalaren eller nockbänseln, glida ringarna obehindradt in utefter lejdaren. Lejdarestegy flata, (step) [S/jr&lt;?ss£] och runda såsom på en vanlig båtlejdare (rounds of a boatladder) [Stufen, Knüppel einer Bootsleiter]. Fasta lejdaresteg i skeppssidan (side steps) [Trittklampen]. För öfrigt finnas lösa och fasta lejdare i lastrum och å många andra ställen; se t. ex. fakobs ste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ejdare</dc:title>
  </office:meta>
</office:document-meta>
</file>