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mmeral"/><text:bookmark-start text:name="__RefHeading___mammeral_1"/><text:bookmark-start text:name="mammeral"/>Mammeral<text:bookmark-end text:name="__RefHeading___mammeral_1"/><text:bookmark-end text:name="mammera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Mammeral</text:span>, segeldukspyts, (Canvas bucket) [Ammera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ammeral</text:span>, en större segeldukspyts avsedd för upphalning av sjövatten. När man sätter en pojke att hala upp sjövatten, då skutan gör fart, bör pytsen vara försäkrad med en gaj föröver och pysen likaså.</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Mameral</text:span>, en pyts (ett ämbar) canvasbucket) tillverkad av segeldu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mmeral</dc:title>
  </office:meta>
</office:document-meta>
</file>