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etaller:zink"/><text:bookmark-start text:name="__RefHeading___zink_1"/><text:bookmark-start text:name="zink"/>Zink<text:bookmark-end text:name="__RefHeading___zink_1"/><text:bookmark-end text:name="zink"/></text:h>
      <text:p text:style-name="Text_20_body">Zink (lat. zincum, ty. zink), kem., ett i<text:line-break/>
naturen tämligen allmänt förekommande metalliskt<text:line-break/>
grundämne, som sedan mer än 2,000 år användts<text:line-break/>
för tillverkning af den legering med koppar, som<text:line-break/>
benämnes mässing, hvilken omtalas redan af<text:line-break/>
Aristoteles under namn af “mossynisk koppar”. De<text:line-break/>
gamles mässing framställdes af koppar genom<text:line-break/>
smältning med kol och hvad man den tiden kallade<text:line-break/>
kadmia, sedermera galmeja, d. v. s. zinkkarbonat.<text:line-break/>
Men man hade ingen aning om, att mässingen<text:line-break/>
utom koppar innehöll en annan, själfständig metall,<text:line-break/>
utan ansåg den vara en genom inblandning af galmeja<text:line-break/>
gulfärgad och “förädlad” koppar. Ännu på<text:line-break/>
1500-talet betraktade Agricola mässingen som en<text:line-break/>
blandning af koppar och galmeja, fastän hans<text:line-break/>
samtida Paracelsus omtalar zink som en särskild<text:line-break/>
metall, utan att dock ange dess framställningssätt.<text:line-break/>
Libavius, som omkr. 1700 närmare undersökte<text:line-break/>
metallen, kände ej dess sammanhang med<text:line-break/>
galmeja, utan hade erhållit den från Holland, dit<text:line-break/>
den kommit från Ostindien. Där kallades den<text:line-break/>
spjalter l. spjauter och betraktades som en afart<text:line-break/>
af tenn. Sedan ändtligen på 1700-talet zinken<text:line-break/>
blifvit allmänt erkänd som en själfständig metall,<text:line-break/>
började den ock tillverkas i Europa. En af de<text:line-break/>
första zinkhyttorna var den 1743 vid Bristol an-<text:line-break/>
lagda, hvars förfaringssätt hölls strängt hemligt.<text:line-break/>
Men något senare började metallen tillverkas<text:line-break/>
äfven i Belgien och Schlesien. Och till England,<text:line-break/>
Belgien och Schlesien samt Rhenprovinsen har den<text:line-break/>
europeiska zinktillverkningen nästan ända fram till<text:line-break/>
våra dagar hufvudsakligen varit lokaliserad. - I<text:line-break/>
naturen förekommer zink ej som gedigen metall,<text:line-break/>
men väl i ett dussintal kemiska föreningar. Viktigast<text:line-break/>
bland dessa äro zinkkarbonat l. galmeja<text:line-break/>
(se d. o.) samt zinksulfid l. zinkblände<text:line-break/>
(se Blände). Den sistnämnda malmen<text:line-break/>
förekommer i Sverige i stora massor vid Åmmeberg,<text:line-break/>
s. ö. om Askersund (se Vieille-Montagne).<text:line-break/>
I New Jersey i Nord-Amerika förekommer röd<text:line-break/>
zinkmalm (zinkit), som utgöres af oren<text:line-break/>
zinkoxid. - Vid framställning af zink bereder man<text:line-break/>
först zinkoxid genom att glödga galmeja eller rosta<text:line-break/>
zinkblände, hvarefter oxiden, blandad med kol,<text:line-break/>
upphettas till stark glödgning, 1,100°, i destillationsapparater<text:line-break/>
af eldfast lera. I den mån zinkoxiden<text:line-break/>
reduceras, antar metallen gasform och erhålles<text:line-break/>
i flytande form, om ångorna inledas i förlag,<text:line-break/>
där de förtätas (jfr Zinkgrått). En väsentlig<text:line-break/>
förbättring af destillationsprocessen har man ernått<text:line-break/>
genom att använda lodrätt stående retorter,<text:line-break/>
som beskickas uppifrån med förvärmd malmblandning<text:line-break/>
och tömmas nertill, medan zinkångorna afledas<text:line-break/>
till de vid sidan om retorterna anbragta förlagen.<text:line-break/>
På så sätt kan destillationen, i motsats till<text:line-break/>
hvad förut varit fallet, drifvas kontinuerligt, hvarigenom<text:line-break/>
bränsle och arbetskraft sparas. Den i zinkugnarna<text:line-break/>
erhållna råzinken är ofta starkt förorenad<text:line-break/>
af bly samt innehåller vanligen äfven något<text:line-break/>
järn, kadmium, antimon, arsenik, svafvel och zinkoxid.<text:line-break/>
Den renas genom omsmältning, hvarvid blyet<text:line-break/>
till stor del utskiljes som ett särskildt, tyngre<text:line-break/>
lager under den raffinerade zinken, hvilken numera<text:line-break/>
håller blott omkr. l proc. bly. Ännu mer eftersökt<text:line-break/>
är kemiskt ren finzink, med 99,8-99,9<text:line-break/>
proc. zink, hvilken erhålles dels genom omdestillering<text:line-break/>
af raffinadzink, dels på elektrokemisk väg.</text:p>
      <text:p text:style-name="Text_20_body">Under det senaste årtiondet har emellertid den<text:line-break/>
gamla retortmetoden börjat ersättas af följande<text:line-break/>
två elektriska metoder. Vid den elektrotermiska<text:line-break/>
metoden är den kemiska processen 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etaller:zink</dc:title>
  </office:meta>
</office:document-meta>
</file>