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56d77379513f3d82e87ccb9e07e9fc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usa"/><text:bookmark-start text:name="__RefHeading___musa_1"/><text:bookmark-start text:name="musa"/>Musa<text:bookmark-end text:name="__RefHeading___musa_1"/><text:bookmark-end text:name="musa"/></text:h>
      <text:p text:style-name="Text_20_body"><text:span text:style-name="Strong_20_Emphasis">Musa</text:span> (Mouse) [Mausen, einmausen] en hake är att binda ett garn om dess nacke och pynt så att den ej kan hugga ur sig. En syskonhake musas naturligtvis endast omkring den dubbla nacken.</text:p>
      <text:p text:style-name="Text_20_body"><draw:frame draw:style-name="media" draw:name="0" text:anchor-type="as-char" draw:z-index="0" svg:width="3.96875cm" svg:height="6.4822916666667cm"><draw:image xlink:href="Pictures/556d77379513f3d82e87ccb9e07e9fc0.png" xlink:type="simple" xlink:show="embed" xlink:actuate="onLoad"/></draw:frame></text:p>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Musa</text:span>, en hake, genom hålet i yttersta spetsen av en hake sticka en bändsel eller ett garn och surra det om hakhalsen för att hindra haken att ”hugga ur”. Om hål saknas, lägger man ”musningen” omkring hakens yttre ända och halsen, tager ett par krysstörnar runt alla parterna och knopar sladdarna.</text:p>
      <text:h text:style-name="Heading_20_2" text:outline-level="2"><text:bookmark-start text:name="__RefHeading___nordisk_familjebok_-_uggleupplagan_1904-1926_3"/><text:bookmark-start text:name="nordisk_familjebok_-_uggleupplagan_1904-1926"/>Nordisk Familjebok - Uggleupplagan, 1904-1926<text:bookmark-end text:name="__RefHeading___nordisk_familjebok_-_uggleupplagan_1904-1926_3"/><text:bookmark-end text:name="nordisk_familjebok_-_uggleupplagan_1904-1926"/></text:h>
      <text:p text:style-name="Text_20_body"><text:span text:style-name="Strong_20_Emphasis">Musa</text:span> (eng. mouse), sjöv., med garn försäkra en “huggd” hake, så att den ej kan lossgöra sig från det föremål, vid hvilket den för tillfället är fäst (“huggd”). Den sålunda anbringade försäkringen å haken kallas “musn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usa</dc:title>
  </office:meta>
</office:document-meta>
</file>