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ock"/><text:bookmark-start text:name="__RefHeading___nock_1"/><text:bookmark-start text:name="nock"/>Nock<text:bookmark-end text:name="__RefHeading___nock_1"/><text:bookmark-end text:name="noc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Nock</text:span> å en rå (Yard arm) [Rahnock], å en bom eller gaffel (end) [Ende, Nock]. Nock kallas den yttre ändan af ett rundhult, såsom gaffel eller bom, och isynnerhet den del af detta, som räcker utanför seglet. I forna tider ansågs det gentilt att hafva sådana öfverskjutande nockar, men numera är inom yachtvärlden det förstån­diga modet rådande, att inget rundhult får vara en enda centimeter längre än alldeles nödvändigt för seglens sträckning. TV. bändsel (earing, head earing) [TV. bändsel, N bindsei], den smäckra lina, hvarmed seglet utsträckes och fästes till n. Att pålägga nockbändseln (to pass an earing) (ein N. bindsei um die Rahe nehmen]. N. gårding, se gårding. TV. göling (yatd arm whip) [TV. jolle], N. löddra (earing- or peak-cringle) [Nockohrenlägel, Nocklägel, Anschlaglegel, Pieklägel] är den i öfversta hörnen af ett råsegel eller i nocken, pikhornet af ett gaffelsegel, insydda kaus, hvari nockbändseln är fästad. TV. pert (flemish horse) [TV. pferd, N. perd, Stockpferd], ett under rån hängande, i båda ändarne fastsatt tåg, hvari den på n. sittande mannen stöder fotterna, isynnerhet vid stickbultens fästande under refning samt vid under- och frånslagning af segel. TV. ring (yard arm hoop) [TV. band], en kring nocken trädd järnring, hvari öglor för brassar och toppläntor m. m. finnas. TV. takel (yard- or yard arm tacklé) [TV. takel, Aussentakel], ett i nocken å underrårna hugget takel för in- och utsättning af de å kobryggan befintliga båtarne m. m. Se mante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Nock</text:span>, yttersta ändan av en rå, bom eller gaffel. ~ -bändsel, den bändsel varmed ett segels övra hörn är fast gjort till en rå eller gaffelnock. ~ -gast, den av besättningen som lägger på nockbändseln,. då seglet slås under. Sitter grensle över nocken, och då han arbetar, använder han drejare, icke märlspik ~ -gårdingar, tåg som äro fast gjorda i stående liken på ett råsegel, och varmed denna del av seglet halas upp, då det skall bärgas. ~ -klamp, träklots på en rå- eller gaffelnock för att hindra nockbändseln att glida. ~ -lödder eller nocklöddra, den ögla av tåg som sitter i liket vid övra hörnet av ett rå- eller gaffelsegel ~ -pert, tågbukt under en rånock att stöda fotterna mot. ~ -sejsing, beslagssejsing för fastgöring av nocken på ett segel. ~ -talja, talja som hänges på en rånock som hissty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ock</dc:title>
  </office:meta>
</office:document-meta>
</file>