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orma"/><text:bookmark-start text:name="__RefHeading___orma_1"/><text:bookmark-start text:name="orma"/>Orma<text:bookmark-end text:name="__RefHeading___orma_1"/><text:bookmark-end text:name="orma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Orma</text:span> stag och barduner (Snake) [Umwickeln, wulen] eller omvira dem med smäckert tågvirke för att under drabbning hindra denna del af stående riggen att, om den blef afskjuten, falla ned på manskapet och belamra däck, brukades fordom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Orma</text:span> ett tåg, omvira ett krigsfartygs barduner och stag sicksack med smäckert tågvirke för att hindra dem att falla i däck, om de skulle bliva avskjut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orma</dc:title>
  </office:meta>
</office:document-meta>
</file>