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overordnad"/><text:bookmark-start text:name="__RefHeading___oeverordnad_1"/><text:bookmark-start text:name="oeverordnad"/>Överordnad<text:bookmark-end text:name="__RefHeading___oeverordnad_1"/><text:bookmark-end text:name="oeverordnad"/></text:h>
      <text:p text:style-name="Text_20_body">Svenskt Nautiskt Lexikon -20
Överornad skall åtlydas i tjänsten, även om han ej förtjänar d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overordnad</dc:title>
  </office:meta>
</office:document-meta>
</file>