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pejla"/><text:bookmark-start text:name="__RefHeading___pejla_1"/><text:bookmark-start text:name="pejla"/>Pejla<text:bookmark-end text:name="__RefHeading___pejla_1"/><text:bookmark-end text:name="pejl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Pejla</text:span> djupet (Sound) [Peilen] med lod, se d. o. P. land (set the land) [das Land p.]. P. en fyr, en udde m. m. (take a bearing) [p.]. Pejlat Landsort i nord (Landsort bears TV.) (Landsort peilt TV.]. Hur p. vi Utklippans fyr? (How does the U. light bear?) [In welcher Peilung liegt U. ?]. Pejla i dessa senare betydelser är att med särskildt därför inrättad kompass eller annat instrument, pejlskifva (se bilden å föreg. sida), uttaga bäringen, riktningen, till något föremål för att med ledning däraf kunna bestämma fartygets ställe. Detta göres bäst genom pejling af två eller flera föremål, krysspejling (cross bearing) (Kreuzpeilung} då fartygets ställe är i bäringslinjernas skär­ningspunkt</text:p>
      <text:p text:style-name="Text_20_body">Se bäring och fyrstreckspejling.</text:p>
      <text:p text:style-name="Text_20_body">Rättvisande pejling (true bearing) [wahre Peilung} är en pejling sedan den rättats för missvisning och deviation. Att lägga ut en pejling i kortet (to lay down a bearing on the chart) [eine Peilung auf die Karte übertragen}. Pejlingslinje (line of b.) [P.slinie]. Pejlkompass, se kompass. Pejlad plats (ship's place by bearings) [gepeiltes Besteck}. Ankarpejling (anchorbearing) [Ankerpeilung} är en krysspej­ling för att bestämma skeppets plats sedan det ankrat.</text:p>
      <text:p text:style-name="Text_20_body">Liksom man pejlar vattendjupet, så pejlas pumpen (sound) [peilen] för att efterse huru mycket vatten, som finnes i fartyget. Härtill an­vändes en pejIstång (gauge or sounding rod) [Peilstange oder P. stock]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Pejling</text:span>, bäring, riktningen (på kom­passen) varuti ett föremål befinner sig. När föremålet är en himmelskropp, kal­las bäringen asimut. De vanligaste pej­lingarna äro fyrastrecks- och krysspejlingar. S. d.</text:p>
      <text:p text:style-name="Text_20_body"><text:span text:style-name="Strong_20_Emphasis">Pejl-kompass</text:span>, se asimutkompass. ~ -rör, se luft- och pejlrör. Locken till pejlrören bör man i hamn avskruva och låsa undan, då man är osäker på de besökan­des hedersbegrepp. I stället slår man i träpluggar för att hålla borta smuts o. d. ~ -rörsnyckel, skruvnyckel för lock till pejlrör. ~ -skiva, kompasskiva av stål med två dioptrar rörliga runt ett cent­rum. Användes för pejlingar. ~ -stock, se pejla pumpen. ~ -stol, stativ till pejl­skiv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pejla</dc:title>
  </office:meta>
</office:document-meta>
</file>