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85ab370cd0ce602624cbe409696d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pollare"/><text:bookmark-start text:name="__RefHeading___pollare_1"/><text:bookmark-start text:name="pollare"/>Pollare<text:bookmark-end text:name="__RefHeading___pollare_1"/><text:bookmark-end text:name="pollare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Pollare</text:span>, timmer eller järnkropp ovan däck för fastgöring av tågvirke. På kajer brukar man göra dem av granit eller ännu bättre, av järn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Pollare</text:span> för beläggning om bord (Bitt, bit) [Beting] t. ex. att beta kabeln eller ankarkettingen (to bit the cable) [t/as Ankertau oderkette um die Beting legen\ är att lägga denna om en pollare eller beting. Se d. o. Kajp. (mooring pall) [Poller]. Bogserp. (towing -bitts, -post or- timber) [Schleppbetinge, Poller für die Schlepptaue}. Se f. ö. beläggningspollare och beting.</text:p>
      <text:p text:style-name="Text_20_body"><text:span text:style-name="Strong_20_Emphasis">Beläggningspollare</text:span> (Moorin bitts) [Belegpoller] eller blott pollare är en af järn, trä eller sten, såväl ombord som i land använd anordning för trossars fästande eller beläggning.</text:p>
      <text:p text:style-name="Text_20_body"><draw:frame draw:style-name="media" draw:name="0" text:anchor-type="as-char" draw:z-index="0" svg:width="9.2604166666667cm" svg:height="3.01625cm"><draw:image xlink:href="Pictures/1f85ab370cd0ce602624cbe409696d2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pollare</dc:title>
  </office:meta>
</office:document-meta>
</file>