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rickert"/><text:bookmark-start text:name="__RefHeading___prickert_1"/><text:bookmark-start text:name="prickert"/>Prickert<text:bookmark-end text:name="__RefHeading___prickert_1"/><text:bookmark-end text:name="prickert"/></text:h>
      <text:p text:style-name="Text_20_body">Handbok i Sjömansarbete -41
Prickert eller pryl, fig. 18 b, är en mindre märlspik, ofta försedd med träskaft. Den användes vid mindre arbeten, vevling, läggandet av bänslar och dylikt.</text:p>
      <text:p text:style-name="Text_20_body">Dictionary of nautical words and terms
Pricker. Small, thin marline spike used for stabbing holes in canvas and
when splicing small rope.</text:p>
      <text:p text:style-name="Text_20_body">The Sailor's Word-Book - 1867
PRICKER. A small marline-spike for making and stretching the holes for points and rope-bands in sails. Also, the priming-wire of a gun. Also, a northern name for the basking-shark.</text:p>
      <text:p text:style-name="Text_20_body">Patterson's Illustrated Nautical Dictionary - 1891
Pricker. A small marlinspik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rickert</dc:title>
  </office:meta>
</office:document-meta>
</file>