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aasegel"/><text:bookmark-start text:name="__RefHeading___rasegel_1"/><text:bookmark-start text:name="rasegel"/>Råsegel<text:bookmark-end text:name="__RefHeading___rasegel_1"/><text:bookmark-end text:name="rasege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1. Öfverkant (head) [Kopf],<text:line-break/>
2. Rålik (head rope) [Rah-, Anschlag-liek],<text:line-break/>
3. Sidokant (leech) [Seite, Kante],<text:line-break/>
4. Stående lik (leech rope) [Stehendes-, Seiten-liek],<text:line-break/>
5. Underkant (foot) [Fuss].<text:line-break/>
6. Undra lik (foot rope) [Fuss-, Unter-liek],<text:line-break/>
7. Nocklödder (earing cringle) [Nockohren-, Anschlag-legel],<text:line-break/>
8. Reflöddror (reef cringles) [Reff-legel, -lägel],<text:line-break/>
9. Reftaljelöddra (reef tackle cringle) [Refftaljen-legel, -lägel],<text:line-break/>
10. Skothorn (spectacle clew or clue) [Brillen-legel, -lägel],<text:line-break/>
11. Refband, l:a refvet (reefband, l:st reef) [Reffband, l:es Reff],<text:line-break/>
12. &gt;<text:line-break/>
2:a &gt; (<text:line-break/>
»<text:line-break/>
2:d &gt; ) [<text:line-break/></text:p>
      <table:table table:style-name="Table_Quotation1">
        <table:table-column/>
        <table:table-row>
          <table:table-cell office:value-type="string" table:style-name="Cell_Quotation1"/>
        </table:table-row>
      </table:table>
      <text:p text:style-name="Text_20_body">2:es &gt; ],<text:line-break/>
13. &gt;<text:line-break/>
3:e<text:line-break/>
» (<text:line-break/>
»<text:line-break/>
3:d &gt; ) [<text:line-break/></text:p>
      <table:table table:style-name="Table_Quotation1">
        <table:table-column/>
        <table:table-row>
          <table:table-cell office:value-type="string" table:style-name="Cell_Quotation1"/>
        </table:table-row>
      </table:table>
      <text:p text:style-name="Text_20_body">3:es &gt; ],<text:line-break/>
14. Refstropp (reef tackle patch) [Refftaljenlappen],<text:line-break/>
15. Styrkband (middle band) [Mittelband],<text:line-break/>
16. Foderduk för dämpgårdingen (bunt- or spilling-line cloth) [Buk-<text:line-break/>
gordinglappen].<text:line-break/>
1.<text:line-break/>
2.<text:line-break/>
3.<text:line-break/>
4.<text:line-break/>
5.<text:line-break/>
6.<text:line-break/>
7.<text:line-break/>
8.<text:line-break/>
9.<text:line-break/>
10.<text:line-break/>
11.<text:line-break/>
12.<text:line-break/>
B. Ett undersegel.<text:line-break/>
Öfverkant (head) [Kopf],<text:line-break/>
Rålik (head rope) [Rah-, Anschlag-liek],<text:line-break/>
Sidokant (leech) [Seite, Kante],<text:line-break/>
Stående lik (leech rope) [Stehendes-, Seiten-liek],<text:line-break/>
Underkant (foot) [Fuss],<text:line-break/>
Undra lik (foot rope) [Fuss-, Unter-liek],<text:line-break/>
Nocklödder (earing cringle) [Nockohren-, Anschlag-legel],<text:line-break/>
Reflödder (reef cringle) [Reff-lägel, -legel],<text:line-break/>
Reftaljelödder (reef tackle cringle) [Refftaljen-lägel, legel],<text:line-break/>
Skothorn (spectacle clew or clue) [Brillen lägel, -legel],<text:line-break/>
Ref (reef band) [Reffband],<text:line-break/>
Refstropp (reef tackle patch) [Refftaljenlappen],</text:p>
      <text:p text:style-name="Text_20_body">13. Styrkband (middleband) [Mittelband],<text:line-break/>
14. Foderduk för bukgårding (bunt line cloth) [Bukgordinglappen],<text:line-break/>
15. Bolinspruta (bowline bridle) [Bulien-sprut, -spriet]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aasegel</dc:title>
  </office:meta>
</office:document-meta>
</file>