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ef5ed1e884b60896beb91935ead5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ack"/><text:bookmark-start text:name="__RefHeading___rack_1"/><text:bookmark-start text:name="rack"/>Rack<text:bookmark-end text:name="__RefHeading___rack_1"/><text:bookmark-end text:name="rac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Rack</text:span>, i allmänhet, (Parrel), till underrår (truss), till båtmaster bygel eller trafvare å klyfvarbom m. m. (traveller), till bom- och gaffel­ klo (jaw rope) [R.tau, Schmierrack]; tyska ordet öfver allt [Rack]. Rack kallas i allmänhet hvarje inrättning för att hålla ett rundhult intill en mast eller stång eller för liknande ändamål, såsom t. ex. på en klyfvarbom för klyfvarens hals. Van­ligtvis göres på båtar en rack, för t. ex. ett loggertsegels rå, av järn och klädes med läder. Men i alla fall löper den merendels trögt på masten, och många förslag hafva varit framställda för en rack som verkligen löper lätt. Ett bland de bättre synes på vidstående figur. Rackens ring omkring masten består där af en hopböjd järntråd med påträdda små rullar af hårdt trä och sina ändar hopfästa inuti haken med en hopvriden ögla, som på samma gång utgör sprintar för ändarne. Rackklot (p. truck) [R. klotje] äro de små genomborrade klot eller rullar, som äro trädda på en gaffelrack eller en sådan, som fig. visar. Underrårnas rackar bestå stundom af r. kättingar kring masten (truss) [R. ketten] ansatta med racktaljor (trass tackles) [R. taljern]. Tunnrack se gaffel.</text:p>
      <text:p text:style-name="Text_20_body"><draw:frame draw:style-name="media" draw:name="0" text:anchor-type="as-char" draw:z-index="0" svg:width="5.2916666666667cm" svg:height="5.3710416666667cm"><draw:image xlink:href="Pictures/6fef5ed1e884b60896beb91935ead5f3.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Rack</text:span>, en stropp eller järnbygel, var med en rå, bom, gaffel eller spri hålles till sin mast eller stång. Rack till underrå består på handelsfartyg av en med armar till råns underkant fästad järnbygel, som är vridbar (för råns brassning) omkring en bult på förkant av masten. På örlogsfartyg består samma rack av järnkättingar, vilka ansättas medelst i ändarna anbringade racktaljor. Till rå, som skall hissas, är räcken läderskodd och anordnad så, att den kan öppnas och slutas. Räcken på en gaffel eller bom består av en stropp med därå uppträdda träkulor. På klyvarbommen till mindre fartyg, där klyvaren eller focken halas ut och in, brukar halshornet vara fästat till en löpande ring (rack) omkring bommen. <text:span text:style-name="Strong_20_Emphasis">~ -a</text:span> en rå, lägga räcken om stången och tillsluta den på akterkanten om densamma. <text:span text:style-name="Strong_20_Emphasis">~ ur</text:span> en rå, öppna räcken, då rån skall sändas ned. <text:span text:style-name="Strong_20_Emphasis">~ -klampar</text:span>, träklampar, som äro fastspikade till en rå på ömse sidor om räcken. <text:span text:style-name="Strong_20_Emphasis">~ -klot</text:span>, kulorna på en rackstropp till gaffel eller bom. <text:span text:style-name="Strong_20_Emphasis">~ -släda</text:span>, läderskodd klots på rack, som upptager friktionen vid hissande eller firande långs en mast.<text:span text:style-name="Strong_20_Emphasis"> ~ -stropp</text:span>, tågrack. <text:span text:style-name="Strong_20_Emphasis">~ -talja</text:span>, en talja på var sida om mast till rackkättingarna å underrå.</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Parrel.</text:span> Rope or collar by which the jaws of a gaff or yard are held to a mast.</text:p>
      <text:p text:style-name="Text_20_body"><text:span text:style-name="Strong_20_Emphasis">Parrel Trucks.</text:span> Large wooden balIs threaded on a rope parrel to prevent parrel gripping mast when hoisting or low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ack</dc:title>
  </office:meta>
</office:document-meta>
</file>