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ubber"/><text:bookmark-start text:name="__RefHeading___rubber_1"/><text:bookmark-start text:name="rubber"/>Rubber<text:bookmark-end text:name="__RefHeading___rubber_1"/><text:bookmark-end text:name="rubber"/></text:h>
      <text:p text:style-name="Text_20_body">Patterson's Illustrated Nautical Dictionary - 1891
Rubber. An instrument used by sailmakers to flatten the seams of a s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ubber</dc:title>
  </office:meta>
</office:document-meta>
</file>