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2b90e2090e9b98ef9be6b429bfdbdf.png"/>
  <manifest:file-entry manifest:media-type="image/png" manifest:full-path="Pictures/6644848ef4660a18b55ba1b32514cb71.png"/>
  <manifest:file-entry manifest:media-type="image/png" manifest:full-path="Pictures/ab46453f0aea1903acf8d145af664a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onare"/><text:bookmark-start text:name="__RefHeading___skonare_1"/><text:bookmark-start text:name="skonare"/>Skonare<text:bookmark-end text:name="__RefHeading___skonare_1"/><text:bookmark-end text:name="skonare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Skonert</text:span> eller <text:span text:style-name="Strong_20_Emphasis">skonare</text:span> (Schooner) Schuner, Schoner], ett tvåmastadt fartyg med gaffelsegel på båda masterna och vanligen råsegel på den kortare fockmasten. Med en­dast snedsegel (fore and aft sails) [Schratsegel] på båda masterna kal­las den slättoppad eller slätskonert (fore and aft schoo­ner) [For and Hinter S., mitSchratsegeln getakelter S., Gaffels]. Men utskonert. om de nämnda slagen finnas äfven skonertbrigg, brigantin (Brigantine, hermaphrodite brig) [Brigantine, Brigschoner, Schonerbrig] med briggstacklad fockmast samt skonertskepp (barquentine, three masted s.) [S. bark} med tre, ja ända till sju master med eller utan rår på fockmasten. Se brigantin. Ordet skonert kommer af det engelska scoon, isländska skonda = glida snabbt.</text:p>
      <text:p text:style-name="Text_20_body"><draw:frame draw:style-name="media" draw:name="0" text:anchor-type="as-char" draw:z-index="0" svg:width="10.583333333333cm" svg:height="7.62cm"><draw:image xlink:href="Pictures/312b90e2090e9b98ef9be6b429bfdbdf.png" xlink:type="simple" xlink:show="embed" xlink:actuate="onLoad"/></draw:frame></text:p>
      <text:h text:style-name="Heading_20_2" text:outline-level="2"><text:bookmark-start text:name="__RefHeading___nordisk_familjebok_-_uggleupplagan_1904-1926_3"/><text:bookmark-start text:name="nordisk_familjebok_-_uggleupplagan_1904-1926"/>Nordisk Familjebok - Uggleupplagan, 1904-1926<text:bookmark-end text:name="__RefHeading___nordisk_familjebok_-_uggleupplagan_1904-1926_3"/><text:bookmark-end text:name="nordisk_familjebok_-_uggleupplagan_1904-1926"/></text:h>
      <text:p text:style-name="Text_20_body"><text:span text:style-name="Strong_20_Emphasis">Skonert</text:span> l. Skonare (eng. schooner, fr. goélette, ty. schoner), sjöv., är ett på nästan alla haf förekommande, lätthandterligt, tvåmastadt, mindre segelfartyg, hvars aktra mast, som är stormast, är i två delar utan mars och rår; på denna mast föras gaffelsegel, benämndt storsegel, gaffeltoppsegel och stagsegel. Fockmastens tackling varierar betydligt, hvilket föranledt olika namn å denna fartygstyp. Den ursprungliga skonerten, äfven kallad märssegelsskonert och brigantin (fig. 1), har fockmasten i tre delar med märs och rår i likhet med en brigg, samt för på densamma, förutom råsegel, vanligen blott stagsegel.</text:p>
      <text:p text:style-name="Text_20_body"><draw:frame draw:style-name="media" draw:name="1" text:anchor-type="as-char" draw:z-index="1" svg:width="7.9375cm" svg:height="7.14375cm"><draw:image xlink:href="Pictures/6644848ef4660a18b55ba1b32514cb71.png" xlink:type="simple" xlink:show="embed" xlink:actuate="onLoad"/></draw:frame></text:p>
      <text:p text:style-name="Text_20_body">Med toppsegelsskonert, i dagligt tal blott skonert (fig. 2), förstås en skonert, hvars fockmast är i två delar med salning i st. f. märs och, förutom stagsegel, för lättare råsegel (nämligen toppsegel, bramsegel och stundom bredfock) äfvensom gaffeliock. Denna art af skonare torde vara den allmännast förekommande.</text:p>
      <text:p text:style-name="Text_20_body"><draw:frame draw:style-name="media" draw:name="2" text:anchor-type="as-char" draw:z-index="2" svg:width="7.9375cm" svg:height="6.3235416666667cm"><draw:image xlink:href="Pictures/ab46453f0aea1903acf8d145af664adb.png" xlink:type="simple" xlink:show="embed" xlink:actuate="onLoad"/></draw:frame></text:p>
      <text:p text:style-name="Text_20_body">Å slätskonerten l. slättoppade skonerten (fig. 2, t. v.) saknas rår å fockmasten. Små slätskonertar ha ofta masterna i ett stycke. - Skonerten är det minsta fartyg, som i allmänhet används till längre sjöres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onare</dc:title>
  </office:meta>
</office:document-meta>
</file>