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laetsom"/><text:bookmark-start text:name="__RefHeading___slaetsoem_1"/><text:bookmark-start text:name="slaetsoem"/>Slätsöm<text:bookmark-end text:name="__RefHeading___slaetsoem_1"/><text:bookmark-end text:name="slaetsoem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Slätsöm</text:span>, den vanliga segelsömmen, då man lägger den ena dukens sida ovanpå den andras och sticker nålen igenom den undra duken först' och sedan genom den övra från höger till väns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laetsom</dc:title>
  </office:meta>
</office:document-meta>
</file>