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liska"/><text:bookmark-start text:name="__RefHeading___sliska_1"/><text:bookmark-start text:name="sliska"/>Sliska<text:bookmark-end text:name="__RefHeading___sliska_1"/><text:bookmark-end text:name="sliska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Sliskar</text:span>, två plankstumpar med längskanterna ställda mot varandra och sammangållna med tågändar. De hängas över sidan som underlag åt frihult, för att dessa ej må skamfila skeppsid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liska</dc:title>
  </office:meta>
</office:document-meta>
</file>