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luthult"/><text:bookmark-start text:name="__RefHeading___sluthult_1"/><text:bookmark-start text:name="sluthult"/>Sluthult<text:bookmark-end text:name="__RefHeading___sluthult_1"/><text:bookmark-end text:name="sluthult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Sluthult</text:span> (Fid) [Schlossholz], ett tvärstycke genom S. sgattet (fid hole) [S. gat], ett hål igenom stångfoten o. d., för att hindra stån­gen att gå ned. Sluthultet hvilar mot långsalningarna eller i en yachtklyfvarbom mot en pollare eller klots o. d. På skepp användes i stället för s. i klyfvarbommen en stoppkätting och surrning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luthult</text:span> (till mast), ett rektangulärt stycke trä eller järn, som instickes i ett därför i foten av en stång (stångfoten) anbringat fyrkantigt hål (sluthultsgattet), där det tjänar som stöd för stången mot långsalni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luthult</dc:title>
  </office:meta>
</office:document-meta>
</file>