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plitshorn"/><text:bookmark-start text:name="__RefHeading___splitshorn_1"/><text:bookmark-start text:name="splitshorn"/>Splitshorn<text:bookmark-end text:name="__RefHeading___splitshorn_1"/><text:bookmark-end text:name="splitshorn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Splitshorn</text:span>, yttre delen av ett oxhorn med träskaft. Användes vid splitsning i stället för märlspik.</text:p>
      <text:h text:style-name="Heading_20_2" text:outline-level="2"><text:bookmark-start text:name="__RefHeading___nordisk_familjebok_-_uggleupplagan_1904-1926_3"/><text:bookmark-start text:name="nordisk_familjebok_-_uggleupplagan_1904-1926"/>Nordisk Familjebok - Uggleupplagan, 1904-1926<text:bookmark-end text:name="__RefHeading___nordisk_familjebok_-_uggleupplagan_1904-1926_3"/><text:bookmark-end text:name="nordisk_familjebok_-_uggleupplagan_1904-1926"/></text:h>
      <text:p text:style-name="Text_20_body"><text:span text:style-name="Strong_20_Emphasis">Splitshorn</text:span>, sjöv., en stor pryl, ibland oriktigt kallad “splitsknop”, urspr. förfärdigad af ett oxhorn, hvilken används vid splitsn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plitshorn</dc:title>
  </office:meta>
</office:document-meta>
</file>