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tag"/><text:bookmark-start text:name="__RefHeading___stag_1"/><text:bookmark-start text:name="stag"/>Stag<text:bookmark-end text:name="__RefHeading___stag_1"/><text:bookmark-end text:name="sta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tag</text:span> (Stay) [Stag] äro de till stående riggen hörande tåg, som stötta master och stänger förifrån och bogsprötet underifrån. S. k. bakstag äro endast att anse såsom ett slags vant eller barduner. Se bakstag, bogspröt med rigg, borgstag, fockmasten med rundhult och rigg m. m. Stagen benämnas efter de master och stänger, hvarifrån de utgå. Undermasternas stag sålunda: fock-, stor- och kryss- eller mesanstaget (fore-, main-, mizen-stay) [Fock-, Gross-, Kreuz- oder Besan- stag], märsstängernas stag: förstäng-, storstäng- och krysstängstaget (fore topmast-, main topmast- and mizen topmast-stay) [Vorstänge-, Grosstänge- und Kreuz- oder Besanstänge-stag] o. s. v. Att staga (to stay) [stagen]. Akter- och för-stagade master (raking) [fallende, über-hängend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tag</text:span>, tåg, stållinor eller kätting, som stötta en mast eller stång för över eller ett bogspröt under ifrån. De be­nämnas efter sin plats, fockstag, stängstag, bramstag, röjelstag, bogstag, waterstag o. s. 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tag</dc:title>
  </office:meta>
</office:document-meta>
</file>