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e69401780cfa8c7e54259ea13445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agsegel"/><text:bookmark-start text:name="__RefHeading___stagsegel_1"/><text:bookmark-start text:name="stagsegel"/>Stagsegel<text:bookmark-end text:name="__RefHeading___stagsegel_1"/><text:bookmark-end text:name="stagsegel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Stagsegel</text:span>, sjöv., trekantiga segel, som löpa på stag eller ock på s. k. lejdare, hvilka gå till bogsprötet och klyfvarebommen eller emellan masterna (den senare sorten har stundom fyrkantig form)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Stagsegel</text:span> (Stay sail) [Stagsegel] är egentligen endast ett sådant, som med sin främre kant är litsadt till ett stag, men man räknar äfven olitsade segel, såsom flygande jagare, kuttrars klyfvare o. d. till stag­segel. Se fockmasten samt planschen därvid. Det är blott stor- och kryssmastens stagsegel, som tarfva öfversättning. Åberopande siffrorna på planschen sid. 126 är 11, 22 stor- och kryss stängstagsegel (main- and mizen-topmast staysail) [Gross- und Kreuz- od. Besahn-stängenstagsegel], 21 mesan- eller kryss-stagsegel (mizen staysail) [Besahn- oder Kreuzstagsegel]. 13, 24 stor- och kryss-bramstagsegel (main- and mizentopgallant staysail) [Gross- und Kreuz- oder Besahn-bramstagsegel]. 14, 25 stor- och kryss-öfverbramstagsegel (main- and mizen-royal stay­ sail) [Gross- und Kreuz- oder Besahn-reuelstagsegel]</text:p>
      <text:list text:style-name="Numbering_20_1" text:continue-numbering="false">
        <text:list-item>
          <text:p text:style-name="Numbering_20_1_Content_First"> Fallhorn (head) [Kopf, Fallhorn, Heiss].</text:p>
        </text:list-item>
        <text:list-item>
          <text:p text:style-name="Numbering_20_1_Content"> Halshorn (tack) [Hals, Halshorn],</text:p>
        </text:list-item>
        <text:list-item>
          <text:p text:style-name="Numbering_20_1_Content"> Skothorn (clew, clue) [Schothorn],</text:p>
        </text:list-item>
        <text:list-item>
          <text:p text:style-name="Numbering_20_1_Content"> Förkant (fore leech, luff) [Stagkante],</text:p>
        </text:list-item>
        <text:list-item>
          <text:p text:style-name="Numbering_20_1_Content"> Staglik ( rope) [Vorder-, Stag-liek],</text:p>
        </text:list-item>
        <text:list-item>
          <text:p text:style-name="Numbering_20_1_Content"> Akterkant (after leech) [Hinter-, Achter-kante],</text:p>
        </text:list-item>
        <text:list-item>
          <text:p text:style-name="Numbering_20_1_Content"> Akterlik (after leech rope) [Hinter-, Achter-liek],</text:p>
        </text:list-item>
        <text:list-item>
          <text:p text:style-name="Numbering_20_1_Content"> Underkant (foot) [Fuss],</text:p>
        </text:list-item>
        <text:list-item>
          <text:p text:style-name="Numbering_20_1_Content"> Undra lik (foot rope) [Fuss-, Unter-liek],</text:p>
        </text:list-item>
        <text:list-item>
          <text:p text:style-name="Numbering_20_1_Content"> Diagonalband eller diagonalförstärkning (girth band) [Buk-, Bauch-band],</text:p>
        </text:list-item>
        <text:list-item>
          <text:p text:style-name="Numbering_20_1_Content"> Fallhornslöddra (head cringle) [Kopflegel],</text:p>
        </text:list-item>
        <text:list-item>
          <text:p text:style-name="Numbering_20_1_Content"> Halslöddra (tack cringle) [Halslägel],</text:p>
        </text:list-item>
        <text:list-item>
          <text:p text:style-name="Numbering_20_1_Content_Last"> Skotlöddra, ring (clew ring) [Schothornring, Ringlegel].</text:p>
        </text:list-item>
      </text:list>
      <text:p text:style-name="Text_20_body"><draw:frame draw:style-name="media" draw:name="0" text:anchor-type="as-char" draw:z-index="0" svg:width="6.6145833333333cm" svg:height="19.129375cm"><draw:image xlink:href="Pictures/e4e69401780cfa8c7e54259ea134453f.png" xlink:type="simple" xlink:show="embed" xlink:actuate="onLoad"/></draw:frame>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Stagsegel</text:span>, triangel- eller trapesformigt segel som medelst litsor är fästat vid stag eller lejdare.</text:p>
      <text:h text:style-name="Heading_20_2" text:outline-level="2"><text:bookmark-start text:name="__RefHeading___handbok_i_sjoemanskap_-_1948_5"/><text:bookmark-start text:name="handbok_i_sjoemanskap_-_1948"/>Handbok i Sjömanskap - 1948<text:bookmark-end text:name="__RefHeading___handbok_i_sjoemanskap_-_1948_5"/><text:bookmark-end text:name="handbok_i_sjoemanskap_-_1948"/></text:h>
      <text:p text:style-name="Text_20_body"><text:span text:style-name="Strong_20_Emphasis">Stagseglen</text:span> äro likaledes trekantiga segel, som medelst litsor löpa långs stag eller lejd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agsegel</dc:title>
  </office:meta>
</office:document-meta>
</file>