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svanhals"/><text:bookmark-start text:name="__RefHeading___svanhals_1"/><text:bookmark-start text:name="svanhals"/>Svanhals<text:bookmark-end text:name="__RefHeading___svanhals_1"/><text:bookmark-end text:name="svanhals"/></text:h>
      <text:h text:style-name="Heading_20_2" text:outline-level="2"><text:bookmark-start text:name="__RefHeading___nutisk_ordbok_-_1914_2"/><text:bookmark-start text:name="nutisk_ordbok_-_1914"/>Nutisk Ordbok - 1914<text:bookmark-end text:name="__RefHeading___nutisk_ordbok_-_1914_2"/><text:bookmark-end text:name="nutisk_ordbok_-_1914"/></text:h>
      <text:p text:style-name="Text_20_body"><text:span text:style-name="Strong_20_Emphasis">Svanhals</text:span> (Goose neck) [Schwanenhals] benämnes ibland hela det beslag, hvarmed en storbom, waterbom o. d. ledbart förenas till masten eller sidan, men egentligen är det endast den vid dylika be­slag oftast förekommande järnpjäsen i bommens förlängning, som borde kallas så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svanhals</dc:title>
  </office:meta>
</office:document-meta>
</file>