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yhandske"/><text:bookmark-start text:name="__RefHeading___syhandske_1"/><text:bookmark-start text:name="syhandske"/>Syhandske<text:bookmark-end text:name="__RefHeading___syhandske_1"/><text:bookmark-end text:name="syhandske"/></text:h>
      <text:p text:style-name="Text_20_body">Svenskt Nautiskt Lexikon -20
Segelhandske, en läderhandske utan fingrar, men med en järnplåt mitt för flata handen, mot vilken nålen tryckes, då man syr segel.</text:p>
      <text:p text:style-name="Text_20_body">Svenskt Nautiskt Lexikon -20
Likhandske, en stark segelhandske som användes vid likning.</text:p>
      <text:p text:style-name="Text_20_body">Handbok i Sjömansarbete -41
Syhandske eller segelmakarhandske, fig. 22, en av läder tillverkad »handske», vilken på handens insida uppbär en dyna eller plåt, med vilken segelnålen skjutes genom segelduken. I allmänhet anses en stel handske av grovt läder sy bättre än en mjuk, som smyger åt efter handen. En bred handske, som har en flik av 
lädret gående upp utanför tummen för att skydda denna, kallas likhandske och användes vid likning av segel. Vid all sömnad måste segelgarnets och den trekantiga segelnålens grovlek avpassas efter segeldukens.</text:p>
      <text:p text:style-name="Text_20_body">Patterson's Illustrated Nautical Dictionary - 1891
Palm. The inner side of the fluke of an anchor, also called the pea. leather which fits across the hand and is used.when sewing upon canvas, marrying a rope, etc. small round iron shield on the outboard face of the leather is employed to drive the needle through the subst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yhandske</dc:title>
  </office:meta>
</office:document-meta>
</file>