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360ef051594a9ea3591504051c4860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jalk"/><text:bookmark-start text:name="__RefHeading___tjalk_1"/><text:bookmark-start text:name="tjalk"/>Tjalk<text:bookmark-end text:name="__RefHeading___tjalk_1"/><text:bookmark-end text:name="tjalk"/></text:h>
      <text:h text:style-name="Heading_20_2" text:outline-level="2"><text:bookmark-start text:name="__RefHeading___handbok_i_sjoemanskap_-_1948_2"/><text:bookmark-start text:name="handbok_i_sjoemanskap_-_1948"/>Handbok i Sjömanskap - 1948<text:bookmark-end text:name="__RefHeading___handbok_i_sjoemanskap_-_1948_2"/><text:bookmark-end text:name="handbok_i_sjoemanskap_-_1948"/></text:h>
      <text:p text:style-name="Text_20_body"><text:span text:style-name="Strong_20_Emphasis">Tjalk.</text:span> Tjalken, fig. 13, är riggad som en jakt. Den har en säregen skrovform och är utrustad med svärd på sidorna till avdriftens förminskande. Seglen äro storsegel och fock samt en eller två klyvare. Typen är av holländskt-tyskt ursprung. Den holländska tjalken skiljer sig från den tyska däri, att den har böjd gaffel.
<draw:frame draw:style-name="media" draw:name="0" text:anchor-type="as-char" draw:z-index="0" svg:width="7.9375cm" svg:height="5.5433584686775cm"><draw:image xlink:href="Pictures/3360ef051594a9ea3591504051c4860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jalk</dc:title>
  </office:meta>
</office:document-meta>
</file>