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toft"/><text:bookmark-start text:name="__RefHeading___toft_1"/><text:bookmark-start text:name="toft"/>Toft<text:bookmark-end text:name="__RefHeading___toft_1"/><text:bookmark-end text:name="toft"/></text:h>
      <text:p text:style-name="Text_20_body">Svenskt Nautiskt Lexikon -20
Toft, bräda att sitta på i båt. ~ -vä-gare, trälist, en på vardera sidan i en båt, varpå tofterna vil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toft</dc:title>
  </office:meta>
</office:document-meta>
</file>