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traedslag:ceder"/><text:bookmark-start text:name="__RefHeading___ceder_1"/><text:bookmark-start text:name="ceder"/>Ceder<text:bookmark-end text:name="__RefHeading___ceder_1"/><text:bookmark-end text:name="ceder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Cederträ</text:span> (Cedar wood) [Zedernholz] användes till lattor såväl vid skeppsritningars uppgörande, som för att på spantkanterna utslå turlinjerna för borden m. m. Ceder användes äfven till bordläggning å jollar och mindre yachter, emedan den är lättare och billigare än mahogny, som den eljest närmast liknar. Den är dock sprödare och suger gärna i sig vatten, hvarför man måste väl oljedränka 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traedslag:ceder</dc:title>
  </office:meta>
</office:document-meta>
</file>