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ef0348d30be9fc6b3900ab430010b3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traedslag:en"/><text:bookmark-start text:name="__RefHeading___en_1"/><text:bookmark-start text:name="en"/>En<text:bookmark-end text:name="__RefHeading___en_1"/><text:bookmark-end text:name="en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En</text:span> (Juniper wood) [Wachholderholz] användes vid båtbygge helst till naglar och dylikt, ty virket är segt och ruttnar aldrig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 En </text:span> ,     segt     träslag,     som     användes     i   skeppsbyggeriet     till     naglar     m.     m.</text:p>
      <text:h text:style-name="Heading_20_2" text:outline-level="2"><text:bookmark-start text:name="__RefHeading___nordisk_familjebok_-_fjaerde_upplagan_-_1951_4"/><text:bookmark-start text:name="nordisk_familjebok_-_fjaerde_upplagan_-_1951"/>Nordisk Familjebok -   Fjärde   upplagan - 1951<text:bookmark-end text:name="__RefHeading___nordisk_familjebok_-_fjaerde_upplagan_-_1951_4"/><text:bookmark-end text:name="nordisk_familjebok_-_fjaerde_upplagan_-_1951"/></text:h>
      <text:p text:style-name="Text_20_body">En, Juni’perus, släkte av fam. Pinaceae<text:line-break/>
(un-derfam. Cupressineae’) bland barrträden,<text:line-break/>
igenkänt därpå, att fruktbladen under frönas<text:line-break/>
utveckling sammanväxa med varandra till en<text:line-break/>
köttig, stenfruktslik bärkotte. Omkr. 60 arter,<text:line-break/>
samtliga på n. halvklotet, monoika el. dioika<text:line-break/>
buskar el. träd med motsatta el. i tretaliga<text:line-break/>
kransar sittande barr.<text:line-break/>
<text:line-break/>
I Sverige förekommer vanliga enen, J.<text:line-break/>
com-munis, en dioik buske el. ett mindre träd med<text:line-break/>
rakt utstående, korta, vassa barr i tretaliga<text:line-break/>
kransar. Hanblommorna utsläppa sitt ymniga<text:line-break/>
stån-darmjöl i slutet av maj el. i juni (”enen ryker”).<text:line-break/>
Bärkottarna, ”enbären”, som innehålla tre frön,<text:line-break/>
äro ärtstora, med ett trestråligt ärr i toppen och<text:line-break/>
som mogna brunsvarta med ett blåaktigt<text:line-break/>
daggöverdrag. I en del trakter antar enen ofta<text:line-break/>
trädform (var. suecica) och kan nå en ansenlig<text:line-break/>
storlek, över 10 m hög, med stammen omkr. Vs m<text:line-break/>
i genomskärning. På blåsiga platser i fjällen<text:line-break/>
och på de yttersta skären blir den krypande, med<text:line-break/>
korta, mera tilltryckta barr (var. nana). Vanliga<text:line-break/>
enen är utbredd runt hela norra halvklotet och<text:line-break/>
växer vild i hela Europa. E:s ved har en<text:line-break/>
egendomlig, behaglig lukt samt är synnerligen hård,<text:line-break/>
seg och motståndskraftig mot röta. Envirke<text:line-break/>
nyttjas därför till allehanda slöjdföremål. Enbären<text:line-break/>
innehålla harts, druvsocker och flyktig olja samt<text:line-break/>
ha sötaktig men tillika något bitter smak och<text:line-break/>
aromatisk lukt. De äro sedan gammalt kända<text:line-break/>
som urin- och svettdrivande medel samt upptagas<text:line-break/>
fortfarande i Sv. farmakopén (fructus juniperi);<text:line-break/>
de användas bl. a. till beredning av e n<text:line-break/>
bärs-si r a p, som ofta sättes till urindrivande<text:line-break/>
mixturer. På grund av sockerhalten kan av enbär<text:line-break/>
bryggas enbärsdricka. Brännvin med<text:line-break/>
en-bärsarom (gene ve r, gin) fås genom tillsats<text:line-break/>
av enbär till mäsken el. till första destillatet.<text:line-break/>
<text:line-break/>
Nära den vanliga enen står J. oxycedrus (i<text:line-break/>
medelhavsländerna), som lämnar den i veterinär-<text:line-break/>
<text:line-break/>
Olika former av svenska enar. Se även bild 3 å pl. vid Barrträd.<text:line-break/>
<text:line-break/>
medicinen använda k a d o 1 j an (pyroleum<text:line-break/>
oxy-cedri), Sv. farmakopéns entj ära.<text:line-break/>
<text:line-break/>
I trädgårdar odlas, mera sällan i Sverige, J.<text:line-break/>
sabina, sävenbom, en buske med små,<text:line-break/>
motsatta, fjällika barr, vilken växer i bergstrakter<text:line-break/>
i mellersta och s. Europa. De unga grenarna<text:line-break/>
äro giftiga; detta gift utgör ett beryktat och<text:line-break/>
farligt fosterfördrivningsmedel. Närbesläktad men<text:line-break/>
trädartad är J. virginiana, virginisk el. röd<text:line-break/>
c eder (i ö. Nordamerika), vars välluktande<text:line-break/>
ved brukas till cigarrlådor, blyertspennor m. m.<text:line-break/>
<draw:frame draw:style-name="media" draw:name="0" text:anchor-type="as-char" draw:z-index="0" svg:width="10.583333333333cm" svg:height="6.2970833333333cm"><draw:image xlink:href="Pictures/2ef0348d30be9fc6b3900ab430010b3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traedslag:en</dc:title>
  </office:meta>
</office:document-meta>
</file>