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ordbok:transa"/><text:bookmark-start text:name="__RefHeading___traensa_1"/><text:bookmark-start text:name="traensa"/>Tränsa<text:bookmark-end text:name="__RefHeading___traensa_1"/><text:bookmark-end text:name="traensa"/></text:h>
      <text:h text:style-name="Heading_20_2" text:outline-level="2"><text:bookmark-start text:name="__RefHeading___nordisk_familjebok_-_foersta_utgavan_1876-1899_2"/><text:bookmark-start text:name="nordisk_familjebok_-_foersta_utgavan_1876-1899"/>Nordisk Familjebok - Första utgåvan, 1876-1899<text:bookmark-end text:name="__RefHeading___nordisk_familjebok_-_foersta_utgavan_1876-1899_2"/><text:bookmark-end text:name="nordisk_familjebok_-_foersta_utgavan_1876-1899"/></text:h>
      <text:p text:style-name="Text_20_body">Tränsa, sjöv., sammanbinda garnen i en garnstropp, tafsningen af parterna i en splits, stjelken af en pynt, smärtingen rundt ett tåg, som skall klädas, o. s. v. genom att med ett garn taga rundslag om godset och halfslag af egen part, med några tums afstånd mellan hvarje rundslag. På likartadt sätt fästas klädda lik till seglen, hvilket dock vanligare kallas märla. Fordom användes ordet tränsa i samma betydelse som »tira» (se Tir 1).</text:p>
      <text:h text:style-name="Heading_20_2" text:outline-level="2"><text:bookmark-start text:name="__RefHeading___nutisk_ordbok_-_1914_3"/><text:bookmark-start text:name="nutisk_ordbok_-_1914"/>Nutisk Ordbok - 1914<text:bookmark-end text:name="__RefHeading___nutisk_ordbok_-_1914_3"/><text:bookmark-end text:name="nutisk_ordbok_-_1914"/></text:h>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ordbok:transa</dc:title>
  </office:meta>
</office:document-meta>
</file>