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oss"/><text:bookmark-start text:name="__RefHeading___tross_1"/><text:bookmark-start text:name="tross"/>Tross<text:bookmark-end text:name="__RefHeading___tross_1"/><text:bookmark-end text:name="tross"/></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Tross</text:span> (Rope, hawser) [Trosse, Tau]. T. slaget tågvirke (h. laid rope) [trossweise geschlagenes 7.] är vänsterslaget. Höger- och vänsterslagen t. (right- and lefthanded r.). [Rechts- und Links-geschla-genes T.], kallas äfven kabel- och trosslaget (se kabel). T. botten (orlop -or lower deck) [Orlopdeck} kallas nedersta däcket på ett örlogsfartyg. Se f. ö. tågvirk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ross</text:span>, kallar man tåg av mera än 2,4 cm. omkrets. Den innehåller minst 18 vanliga eller 12 grövre garn och är slagen motsols av minst tre dukter (eller som man kallar dem bland kofferdisjömän, karde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oss</dc:title>
  </office:meta>
</office:document-meta>
</file>