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68ee66784ba2d4a805751f2688bc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yawl"/><text:bookmark-start text:name="__RefHeading___yawl_1"/><text:bookmark-start text:name="yawl"/>Yawl<text:bookmark-end text:name="__RefHeading___yawl_1"/><text:bookmark-end text:name="yawl"/></text:h>
      <text:h text:style-name="Heading_20_2" text:outline-level="2"><text:bookmark-start text:name="__RefHeading___handbok_i_sjoemanskap_-_1948_2"/><text:bookmark-start text:name="handbok_i_sjoemanskap_-_1948"/>Handbok i Sjömanskap - 1948<text:bookmark-end text:name="__RefHeading___handbok_i_sjoemanskap_-_1948_2"/><text:bookmark-end text:name="handbok_i_sjoemanskap_-_1948"/></text:h>
      <text:p text:style-name="Text_20_body"><text:span text:style-name="Strong_20_Emphasis">Yawlen</text:span> är ett tvåmastat fartyg av kuttertyp, fig. 14. Den större masten.är kutterriggad. På den mindre masten, benämnd gäckmast och placerad längst akter ut, föres ett gaffel- eller råsegel, kallat gäck eller mesan. Förseglen äro stagfock, klyvare och jagare.</text:p>
      <text:p text:style-name="Text_20_body"><draw:frame draw:style-name="media" draw:name="0" text:anchor-type="as-char" draw:z-index="0" svg:width="5.2916666666667cm" svg:height="4.5911812909733cm"><draw:image xlink:href="Pictures/f868ee66784ba2d4a805751f2688bcd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yawl</dc:title>
  </office:meta>
</office:document-meta>
</file>